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>
        <style:tab-stops>
          <style:tab-stop style:position="16.801cm"/>
        </style:tab-stops>
      </style:paragraph-properties>
      <style:text-properties style:font-name="Times New Roman" fo:font-size="14pt" officeooo:rsid="001678aa" officeooo:paragraph-rsid="000936ef" style:font-size-asian="14pt" style:font-name-complex="Times New Roman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0a3267" officeooo:paragraph-rsid="000936ef" style:font-size-asian="14pt" style:font-size-complex="14pt"/>
    </style:style>
    <style:style style:name="P3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936ef" style:font-size-asian="14pt" style:font-size-complex="14pt"/>
    </style:style>
    <style:style style:name="T1" style:family="text">
      <style:text-properties fo:language="ru" fo:country="RU" officeooo:rsid="000caddb" fo:background-color="transparent" loext:char-shading-value="0" style:language-asian="en" style:country-asian="US"/>
    </style:style>
    <style:style style:name="T2" style:family="text">
      <style:text-properties fo:language="ru" fo:country="RU" officeooo:rsid="0010bd7d" fo:background-color="transparent" loext:char-shading-value="0" style:language-asian="en" style:country-asian="US"/>
    </style:style>
    <style:style style:name="T3" style:family="text">
      <style:text-properties fo:language="ru" fo:country="RU" officeooo:rsid="0018f0b5" fo:background-color="transparent" loext:char-shading-value="0" style:language-asian="en" style:country-asian="US"/>
    </style:style>
    <style:style style:name="T4" style:family="text">
      <style:text-properties officeooo:rsid="00303524"/>
    </style:style>
    <style:style style:name="T5" style:family="text">
      <style:text-properties officeooo:rsid="0005c6d5"/>
    </style:style>
    <style:style style:name="T6" style:family="text">
      <style:text-properties officeooo:rsid="00137c7d"/>
    </style:style>
    <style:style style:name="T7" style:family="text">
      <style:text-properties officeooo:rsid="0003841e"/>
    </style:style>
    <style:style style:name="T8" style:family="text">
      <style:text-properties officeooo:rsid="00177931"/>
    </style:style>
    <style:style style:name="T9" style:family="text">
      <style:text-properties officeooo:rsid="00127dff"/>
    </style:style>
    <style:style style:name="T10" style:family="text">
      <style:text-properties officeooo:rsid="000910a4"/>
    </style:style>
    <style:style style:name="T11" style:family="text">
      <style:text-properties officeooo:rsid="000c23b3"/>
    </style:style>
    <style:style style:name="T12" style:family="text">
      <style:text-properties officeooo:rsid="0013287e"/>
    </style:style>
    <style:style style:name="T13" style:family="text">
      <style:text-properties officeooo:rsid="00107700"/>
    </style:style>
    <style:style style:name="T14" style:family="text">
      <style:text-properties officeooo:rsid="00145087"/>
    </style:style>
    <style:style style:name="T15" style:family="text">
      <style:text-properties officeooo:rsid="001584c9"/>
    </style:style>
    <style:style style:name="T16" style:family="text">
      <style:text-properties officeooo:rsid="00075807"/>
    </style:style>
    <style:style style:name="T17" style:family="text">
      <style:text-properties officeooo:rsid="000c23b3" style:language-asian="en" style:country-asian="US"/>
    </style:style>
    <style:style style:name="T18" style:family="text">
      <style:text-properties officeooo:rsid="00188010" style:language-asian="en" style:country-asian="US"/>
    </style:style>
    <style:style style:name="T19" style:family="text">
      <style:text-properties officeooo:rsid="00137c7d" style:language-asian="en" style:country-asian="US"/>
    </style:style>
    <style:style style:name="T20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21" style:family="text">
      <style:text-properties fo:color="#000000" loext:opacity="100%" officeooo:rsid="001ca57b" fo:background-color="transparent" loext:char-shading-value="0" style:language-asian="en" style:country-asian="US" style:font-name-complex="Times New Roman"/>
    </style:style>
    <style:style style:name="T22" style:family="text">
      <style:text-properties fo:color="#000000" loext:opacity="100%" officeooo:rsid="00188010" fo:background-color="transparent" loext:char-shading-value="0" style:language-asian="en" style:country-asian="US"/>
    </style:style>
    <style:style style:name="T23" style:family="text">
      <style:text-properties fo:color="#000000" loext:opacity="100%" fo:language="ru" fo:country="RU" officeooo:rsid="001ca57b" fo:background-color="transparent" loext:char-shading-value="0" style:language-asian="en" style:country-asian="US" style:font-name-complex="Times New Roman"/>
    </style:style>
    <style:style style:name="T24" style:family="text">
      <style:text-properties fo:background-color="transparent" loext:char-shading-value="0"/>
    </style:style>
    <style:style style:name="T25" style:family="text">
      <style:text-properties officeooo:rsid="000caddb" fo:background-color="transparent" loext:char-shading-value="0"/>
    </style:style>
    <style:style style:name="T26" style:family="text">
      <style:text-properties officeooo:rsid="000ed5a6" fo:background-color="transparent" loext:char-shading-value="0"/>
    </style:style>
    <style:style style:name="T27" style:family="text">
      <style:text-properties officeooo:rsid="0005c6d5" fo:background-color="transparent" loext:char-shading-value="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29.05.2025</text:p>
      <text:p text:style-name="P3"><text:span text:style-name="T4">7</text:span>. <text:s text:c="2"/>О <text:span text:style-name="T5">проведении экспертно-аналитического мероприятия</text:span></text:p>
      <text:p text:style-name="P3"><text:span text:style-name="T6">Основание: Распоряжение </text:span><text:span text:style-name="T7">контрольно-счетной палаты муниципального образования Курганинский район 26</text:span><text:span text:style-name="T8">.0</text:span><text:span text:style-name="T7">5</text:span><text:span text:style-name="T8">.</text:span><text:span text:style-name="T9">2025</text:span><text:span text:style-name="T10"> </text:span><text:span text:style-name="T6">года № </text:span><text:span text:style-name="T7">25</text:span><text:span text:style-name="T8">-</text:span><text:span text:style-name="T6">РО.</text:span></text:p>
      <text:p text:style-name="P3">В соответствии с пункт<text:span text:style-name="T11">ом </text:span><text:span text:style-name="T12">2</text:span>.<text:span text:style-name="T12">4</text:span><text:span text:style-name="T13"> </text:span>плана работы <text:span text:style-name="T14">контрольно-счетной палаты муниципального об</text:span><text:span text:style-name="T15">р</text:span><text:span text:style-name="T14">азования Курганинский район </text:span>на 2025 год прове<text:span text:style-name="T16">дена финансово-экономическая экспертиза</text:span><text:span text:style-name="T17"> </text:span><text:span text:style-name="T18">проект</text:span><text:span text:style-name="T19">а</text:span><text:span text:style-name="T18"> </text:span><text:span text:style-name="T20">постановления администрации муниципального образования Курганинский район </text:span><text:span text:style-name="T21"><text:s/>«О внесении изменений в постановление администрации муниципального образования Курганинский район от 14 августа 2024 года № </text:span><text:span text:style-name="T23">764</text:span><text:span text:style-name="T21"> № «Об утверждении муниципальной программы муниципального образования Курганинский район «Обеспечение жильем молодых семей на территории муниципального образования Курганинский район в 2025-2030 годах»</text:span><text:span text:style-name="T22">.</text:span></text:p>
      <text:p text:style-name="P3"><text:span text:style-name="T25">Заключ</text:span><text:span text:style-name="T24">е</text:span><text:span text:style-name="T26">ние по </text:span><text:span text:style-name="T24">результатам </text:span><text:span text:style-name="T27">экспертно-аналитического мероприятия</text:span><text:span text:style-name="T24">, содержащ</text:span><text:span text:style-name="T25">ее</text:span><text:span text:style-name="T24"> информацию о выявленных нарушениях и недостатках, а также рекомендации по их устранению, направлен</text:span><text:span text:style-name="T26">о</text:span><text:span text:style-name="T24"> </text:span><text:span text:style-name="T26">координаторам муниципальных программ муниципального образования Курганинский район.</text:span><text:span text:style-name="T25"> </text:span></text:p>
      <text:p text:style-name="P1"><text:span text:style-name="T1">В </text:span><text:span text:style-name="T2">соответствии с</text:span><text:span text:style-name="T1"> Соглашени</text:span><text:span text:style-name="T2">ем</text:span><text:span text:style-name="T1"> «О порядке взаимодействия между Прокуратурой </text:span><text:span text:style-name="T3">Курганинского района </text:span><text:span text:style-name="T1">и </text:span><text:span text:style-name="T3">к</text:span><text:span text:style-name="T1">онтрольно-счётной палатой муниципального образования Курганинский </text:span><text:span text:style-name="T3">район» </text:span><text:span text:style-name="T1">материал</text:span><text:span text:style-name="T2">ы</text:span><text:span text:style-name="T1"> проверки направлены в </text:span><text:span text:style-name="T3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7-11T13:13:00.212000000</meta:creation-date>
    <dc:date>2025-07-11T13:13:10.531000000</dc:date>
    <meta:editing-duration>PT10S</meta:editing-duration>
    <meta:editing-cycles>1</meta:editing-cycles>
    <meta:document-statistic meta:table-count="0" meta:image-count="0" meta:object-count="0" meta:page-count="1" meta:paragraph-count="6" meta:word-count="134" meta:character-count="1262" meta:non-whitespace-character-count="1130"/>
    <meta:generator>LibreOffice/7.3.4.2$Windows_X86_64 LibreOffice_project/728fec16bd5f605073805c3c9e7c4212a0120dc5</meta:generator>
  </office:meta>
</office:document-meta>
</file>